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0922*"/>
    </style:style>
    <style:style style:name="Table1.B" style:family="table-column">
      <style:table-column-properties style:rel-column-width="10922*"/>
    </style:style>
    <style:style style:name="Table1.C" style:family="table-column">
      <style:table-column-properties style:rel-column-width="10922*"/>
    </style:style>
    <style:style style:name="Table1.D" style:family="table-column">
      <style:table-column-properties style:rel-column-width="10922*"/>
    </style:style>
    <style:style style:name="Table1.E" style:family="table-column">
      <style:table-column-properties style:rel-column-width="10922*"/>
    </style:style>
    <style:style style:name="Table1.F" style:family="table-column">
      <style:table-column-properties style:rel-column-width="10922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13107*"/>
    </style:style>
    <style:style style:name="Table2.B" style:family="table-column">
      <style:table-column-properties style:rel-column-width="13107*"/>
    </style:style>
    <style:style style:name="Table2.C" style:family="table-column">
      <style:table-column-properties style:rel-column-width="13107*"/>
    </style:style>
    <style:style style:name="Table2.D" style:family="table-column">
      <style:table-column-properties style:rel-column-width="13107*"/>
    </style:style>
    <style:style style:name="Table2.E" style:family="table-column">
      <style:table-column-properties style:rel-column-width="13107*"/>
    </style:style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13107*"/>
    </style:style>
    <style:style style:name="Table3.B" style:family="table-column">
      <style:table-column-properties style:rel-column-width="13107*"/>
    </style:style>
    <style:style style:name="Table3.C" style:family="table-column">
      <style:table-column-properties style:rel-column-width="13107*"/>
    </style:style>
    <style:style style:name="Table3.D" style:family="table-column">
      <style:table-column-properties style:rel-column-width="13107*"/>
    </style:style>
    <style:style style:name="Table3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план-график-проведения-вакцинации-домашних-животных-против-бешенства-на-прививочных-пунктах-южного-административного-округа-города-москвы-на-2021-год"/>План-график проведения вакцинации домашних животных против бешенства на прививочных пунктах Южного административного округа города Москвы на 2021 год<text:bookmark-end text:name="план-график-проведения-вакцинации-домашних-животных-против-бешенства-на-прививочных-пунктах-южного-административного-округа-города-москвы-на-2021-год"/></text:h>
      <text:p text:style-name="First_20_paragraph">23.11.2020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 table:number-columns-spanned="6">
            <text:p text:style-name="Table_20_Contents">Станция по борьбе с болезнями животных</text:p>
            <text:p text:style-name="Table_20_Contents">Южного административного округа города Москвы</text:p>
            <text:p text:style-name="Table_20_Contents">(пн-чт с 8.00-17.00, тп с 8.90-16.45, тел. 8-499-725-71-15), ответственное лицо - Смирнова Анна Николаевна</text:p>
          </table:table-cell>
        </table:table-row>
        <table:table-row>
          <table:table-cell table:style-name="TableRowCell" office:value-type="string">
            <text:p text:style-name="Table_20_Contents">п/п</text:p>
          </table:table-cell>
          <table:table-cell table:style-name="TableRowCell" office:value-type="string">
            <text:p text:style-name="Table_20_Contents">Район</text:p>
          </table:table-cell>
          <table:table-cell table:style-name="TableRowCell" office:value-type="string">
            <text:p text:style-name="Table_20_Contents">Адрес проведения вакцинации</text:p>
          </table:table-cell>
          <table:table-cell table:style-name="TableRowCell" office:value-type="string" table:number-columns-spanned="2">
            <text:p text:style-name="Table_20_Contents">Дата проведения вакцинации </text:p>
          </table:table-cell>
          <table:table-cell table:style-name="TableRowCell" office:value-type="string">
            <text:p text:style-name="Table_20_Contents">Часы проведения вакцинации</text:p>
          </table:table-cell>
        </table:table-row>
        <table:table-row>
          <table:table-cell table:style-name="TableRowCell" office:value-type="string" table:number-columns-spanned="6">
            <text:p text:style-name="Table_20_Contents">Красногвардейская участковая ветеринарная лечебница (ул. Каспийская, д.40), контактные телефоны: 8-495-321-43-64 (круглосуточно), 8-495-321 72-00</text:p>
            <text:p text:style-name="Table_20_Contents">(пн-чт с 8.00-17.00, пт с 8.0()-16.45) ответственные лица: Пахомкина Марина</text:p>
            <text:p text:style-name="Table_20_Contents">Олеговна, Добролюбова Юлия Владимировна</text:p>
          </table:table-cell>
        </table:table-row>
        <table:table-row>
          <table:table-cell table:style-name="TableRowCell" office:value-type="string" table:number-rows-spanned="2">
            <text:p text:style-name="Table_20_Contents">1</text:p>
          </table:table-cell>
          <table:table-cell table:style-name="TableRowCell" office:value-type="string" table:number-rows-spanned="2">
            <text:p text:style-name="Table_20_Contents">Бирюлево</text:p>
            <text:p text:style-name="Table_20_Contents">Восточное</text:p>
          </table:table-cell>
          <table:table-cell table:style-name="TableRowCell" office:value-type="string" table:number-columns-spanned="2" table:number-rows-spanned="2">
            <text:p text:style-name="Table_20_Contents">ул.Бирюлевская, д.З7, корп.2, (Выгульная площадка)</text:p>
          </table:table-cell>
          <table:table-cell table:style-name="TableRowCell" office:value-type="string">
            <text:p text:style-name="Table_20_Contents">06.04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>
            <text:p text:style-name="Table_20_Contents">07.04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 table:number-rows-spanned="2">
            <text:p text:style-name="Table_20_Contents">2</text:p>
          </table:table-cell>
          <table:table-cell table:style-name="TableRowCell" office:value-type="string" table:number-rows-spanned="2">
            <text:p text:style-name="Table_20_Contents">Братеево</text:p>
          </table:table-cell>
          <table:table-cell table:style-name="TableRowCell" office:value-type="string" table:number-columns-spanned="2" table:number-rows-spanned="2">
            <text:p text:style-name="Table_20_Contents">ул. Борисовские пруды, д. 1 8, корп. 1 (Выгульная площадка)</text:p>
          </table:table-cell>
          <table:table-cell table:style-name="TableRowCell" office:value-type="string">
            <text:p text:style-name="Table_20_Contents">24.05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>
            <text:p text:style-name="Table_20_Contents">25.05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 table:number-rows-spanned="2">
            <text:p text:style-name="Table_20_Contents">З</text:p>
          </table:table-cell>
          <table:table-cell table:style-name="TableRowCell" office:value-type="string" table:number-rows-spanned="2">
            <text:p text:style-name="Table_20_Contents">Зябликово</text:p>
          </table:table-cell>
          <table:table-cell table:style-name="TableRowCell" office:value-type="string" table:number-columns-spanned="2" table:number-rows-spanned="2">
            <text:p text:style-name="Table_20_Contents">Ореховый пр., д. 19 (Выгульная площадка)</text:p>
          </table:table-cell>
          <table:table-cell table:style-name="TableRowCell" office:value-type="string">
            <text:p text:style-name="Table_20_Contents">14.04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>
            <text:p text:style-name="Table_20_Contents">15.04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 table:number-rows-spanned="2">
            <text:p text:style-name="Table_20_Contents">4</text:p>
          </table:table-cell>
          <table:table-cell table:style-name="TableRowCell" office:value-type="string" table:number-rows-spanned="2">
            <text:p text:style-name="Table_20_Contents">МоскворечьеСабурово</text:p>
          </table:table-cell>
          <table:table-cell table:style-name="TableRowCell" office:value-type="string" table:number-columns-spanned="2" table:number-rows-spanned="2">
            <text:p text:style-name="Table_20_Contents">ул.Борисовские пруды, д.2А, (Выгульная площадка)</text:p>
          </table:table-cell>
          <table:table-cell table:style-name="TableRowCell" office:value-type="string">
            <text:p text:style-name="Table_20_Contents">14.07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>
            <text:p text:style-name="Table_20_Contents">15.07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 table:number-rows-spanned="2">
            <text:p text:style-name="Table_20_Contents">5</text:p>
          </table:table-cell>
          <table:table-cell table:style-name="TableRowCell" office:value-type="string" table:number-rows-spanned="2">
            <text:p text:style-name="Table_20_Contents">НагатиноСадовники</text:p>
          </table:table-cell>
          <table:table-cell table:style-name="TableRowCell" office:value-type="string" table:number-columns-spanned="2" table:number-rows-spanned="2">
            <text:p text:style-name="Table_20_Contents">ул. Академика</text:p>
            <text:p text:style-name="Table_20_Contents">Миллионщикова, д. 17</text:p>
            <text:p text:style-name="Table_20_Contents">(Выгульная площадка)</text:p>
          </table:table-cell>
          <table:table-cell table:style-name="TableRowCell" office:value-type="string">
            <text:p text:style-name="Table_20_Contents">29.03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>
            <text:p text:style-name="Table_20_Contents">30.03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 table:number-rows-spanned="2">
            <text:p text:style-name="Table_20_Contents">6</text:p>
          </table:table-cell>
          <table:table-cell table:style-name="TableRowCell" office:value-type="string" table:number-rows-spanned="2">
            <text:p text:style-name="Table_20_Contents">ОреховоБорисово</text:p>
            <text:p text:style-name="Table_20_Contents">Севе ное</text:p>
          </table:table-cell>
          <table:table-cell table:style-name="TableRowCell" office:value-type="string" table:number-columns-spanned="2" table:number-rows-spanned="2">
            <text:p text:style-name="Table_20_Contents">ул. Маршала Захарова д. 16, корп. 1 (Выгульная площадка)</text:p>
          </table:table-cell>
          <table:table-cell table:style-name="TableRowCell" office:value-type="string">
            <text:p text:style-name="Table_20_Contents">16.08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>
            <text:p text:style-name="Table_20_Contents">17.08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 table:number-rows-spanned="2">
            <text:p text:style-name="Table_20_Contents">7</text:p>
          </table:table-cell>
          <table:table-cell table:style-name="TableRowCell" office:value-type="string" table:number-rows-spanned="2">
            <text:p text:style-name="Table_20_Contents">Орехово-</text:p>
            <text:p text:style-name="Table_20_Contents">Борисово</text:p>
            <text:p text:style-name="Table_20_Contents">Южнное</text:p>
          </table:table-cell>
          <table:table-cell table:style-name="TableRowCell" office:value-type="string" table:number-columns-spanned="2" table:number-rows-spanned="2">
            <text:p text:style-name="Table_20_Contents">Шипиловский проезд, д.82 (Выгульная площадка)</text:p>
          </table:table-cell>
          <table:table-cell table:style-name="TableRowCell" office:value-type="string">
            <text:p text:style-name="Table_20_Contents">08.06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>
            <text:p text:style-name="Table_20_Contents">09.06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 table:number-rows-spanned="2">
            <text:p text:style-name="Table_20_Contents">8</text:p>
          </table:table-cell>
          <table:table-cell table:style-name="TableRowCell" office:value-type="string" table:number-rows-spanned="2">
            <text:p text:style-name="Table_20_Contents">Царицыно</text:p>
          </table:table-cell>
          <table:table-cell table:style-name="TableRowCell" office:value-type="string" table:number-columns-spanned="2" table:number-rows-spanned="2">
            <text:p text:style-name="Table_20_Contents">ул. Тимуровская , д. 7</text:p>
            <text:p text:style-name="Table_20_Contents">(Выгульная площадка)</text:p>
          </table:table-cell>
          <table:table-cell table:style-name="TableRowCell" office:value-type="string">
            <text:p text:style-name="Table_20_Contents">28.06.2021</text:p>
          </table:table-cell>
          <table:table-cell table:style-name="TableRowCell" office:value-type="string">
            <text:p text:style-name="Table_20_Contents">15:00- 17:00</text:p>
          </table:table-cell>
        </table:table-row>
        <table:table-row>
          <table:table-cell table:style-name="TableRowCell" office:value-type="string">
            <text:p text:style-name="Table_20_Contents">29.06.2021</text:p>
          </table:table-cell>
          <table:table-cell table:style-name="TableRowCell" office:value-type="string">
            <text:p text:style-name="Table_20_Contents">15:00- 17:00</text:p>
          </table:table-cell>
        </table:table-row>
      </table:table>
      <text:p text:style-name="First_20_paragraph"><text:line-break/></text:p>
      <text:p text:style-name="Text_20_body"><text:line-break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>
          <table:table-cell table:style-name="TableRowCell" office:value-type="string" table:number-columns-spanned="5">
            <table:table table:name="Table3" table:style-name="Table3">
              <table:table-column table:style-name="Table3.A"/>
              <table:table-column table:style-name="Table3.B"/>
              <table:table-column table:style-name="Table3.C"/>
              <table:table-column table:style-name="Table3.D"/>
              <table:table-column table:style-name="Table3.E"/>
              <table:table-row>
                <table:table-cell table:style-name="TableRowCell" office:value-type="string" table:number-columns-spanned="5">
                  <text:p text:style-name="Table_20_Contents">Советская участковая ветеринарная лечебница</text:p>
                  <text:p text:style-name="Table_20_Contents">(Старокаширское ш., д. 2, корп.З), контактные телефоны: 8-499-613-16-57</text:p>
                  <text:p text:style-name="Table_20_Contents">(круглосуточно), 8-499-613-45-81 (пн-чт с 8.00-17.00, пт с 8.00-16.45) ответственные лица: Павлова Екатерина Викторовна, Корнеева Юлия Эдуардовна, Щавелева Анна Васильевна</text:p>
                </table:table-cell>
              </table:table-row>
              <table:table-row>
                <table:table-cell table:style-name="TableRowCell" office:value-type="string" table:number-rows-spanned="2">
                  <text:p text:style-name="Table_20_Contents">9</text:p>
                </table:table-cell>
                <table:table-cell table:style-name="TableRowCell" office:value-type="string" table:number-rows-spanned="2">
                  <text:p text:style-name="Table_20_Contents">Бирюлево Западное</text:p>
                </table:table-cell>
                <table:table-cell table:style-name="TableRowCell" office:value-type="string" table:number-rows-spanned="2">
                  <text:p text:style-name="Table_20_Contents">Востряковской пр-д, д.З, корп. 1 (Выгульная площадка)</text:p>
                </table:table-cell>
                <table:table-cell table:style-name="TableRowCell" office:value-type="string">
                  <text:p text:style-name="Table_20_Contents">12.05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>
                  <text:p text:style-name="Table_20_Contents">13.05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 table:number-rows-spanned="2">
                  <text:p text:style-name="Table_20_Contents">10</text:p>
                </table:table-cell>
                <table:table-cell table:style-name="TableRowCell" office:value-type="string" table:number-rows-spanned="2">
                  <text:p text:style-name="Table_20_Contents">Даниловский</text:p>
                </table:table-cell>
                <table:table-cell table:style-name="TableRowCell" office:value-type="string" table:number-rows-spanned="2">
                  <text:p text:style-name="Table_20_Contents">ул. Люсиновская, д.З 1, стр.б</text:p>
                  <text:p text:style-name="Table_20_Contents">(Выгульная площадка)</text:p>
                </table:table-cell>
                <table:table-cell table:style-name="TableRowCell" office:value-type="string">
                  <text:p text:style-name="Table_20_Contents">21.06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>
                  <text:p text:style-name="Table_20_Contents">22.06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>
                  <text:p text:style-name="Table_20_Contents">11</text:p>
                </table:table-cell>
                <table:table-cell table:style-name="TableRowCell" office:value-type="string">
                  <text:p text:style-name="Table_20_Contents">Донской</text:p>
                </table:table-cell>
                <table:table-cell table:style-name="TableRowCell" office:value-type="string">
                  <text:p text:style-name="Table_20_Contents">Варшавское шоссе, д. 17, стр. 12 (Вы льная площадка)</text:p>
                </table:table-cell>
                <table:table-cell table:style-name="TableRowCell" office:value-type="string">
                  <text:p text:style-name="Table_20_Contents">27.05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 table:number-rows-spanned="2">
                  <text:p text:style-name="Table_20_Contents">12</text:p>
                </table:table-cell>
                <table:table-cell table:style-name="TableRowCell" office:value-type="string" table:number-rows-spanned="2">
                  <text:p text:style-name="Table_20_Contents">Нагатинский затон</text:p>
                </table:table-cell>
                <table:table-cell table:style-name="TableRowCell" office:value-type="string" table:number-rows-spanned="2">
                  <text:p text:style-name="Table_20_Contents">Нагатинская наб., д.40А</text:p>
                  <text:p text:style-name="Table_20_Contents">(Выгульная площадка)</text:p>
                </table:table-cell>
                <table:table-cell table:style-name="TableRowCell" office:value-type="string">
                  <text:p text:style-name="Table_20_Contents">28.06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>
                  <text:p text:style-name="Table_20_Contents">29.06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 table:number-rows-spanned="4">
                  <text:p text:style-name="Table_20_Contents">13</text:p>
                </table:table-cell>
                <table:table-cell table:style-name="TableRowCell" office:value-type="string" table:number-rows-spanned="4">
                  <text:p text:style-name="Table_20_Contents">Нагорный</text:p>
                </table:table-cell>
                <table:table-cell table:style-name="TableRowCell" office:value-type="string" table:number-rows-spanned="2">
                  <text:p text:style-name="Table_20_Contents">Варшавское шоссе, д.50</text:p>
                  <text:p text:style-name="Table_20_Contents">(Выгульная площадка)</text:p>
                </table:table-cell>
                <table:table-cell table:style-name="TableRowCell" office:value-type="string">
                  <text:p text:style-name="Table_20_Contents">11.08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>
                  <text:p text:style-name="Table_20_Contents">12.08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 table:number-rows-spanned="2">
                  <text:p text:style-name="Table_20_Contents">ул. Ялтинская, д. 1 (Выгульная площадка)</text:p>
                </table:table-cell>
                <table:table-cell table:style-name="TableRowCell" office:value-type="string">
                  <text:p text:style-name="Table_20_Contents">19.05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>
                  <text:p text:style-name="Table_20_Contents">20.05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 table:number-rows-spanned="2">
                  <text:p text:style-name="Table_20_Contents">14</text:p>
                </table:table-cell>
                <table:table-cell table:style-name="TableRowCell" office:value-type="string" table:number-rows-spanned="2">
                  <text:p text:style-name="Table_20_Contents">Чертаново</text:p>
                  <text:p text:style-name="Table_20_Contents">Центральное</text:p>
                </table:table-cell>
                <table:table-cell table:style-name="TableRowCell" office:value-type="string" table:number-rows-spanned="2">
                  <text:p text:style-name="Table_20_Contents">ул. Чертановская, д.48, корп.2 (Выгульная площадка)</text:p>
                </table:table-cell>
                <table:table-cell table:style-name="TableRowCell" office:value-type="string">
                  <text:p text:style-name="Table_20_Contents">24.06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>
                  <text:p text:style-name="Table_20_Contents">25.06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 table:number-rows-spanned="2">
                  <text:p text:style-name="Table_20_Contents">15</text:p>
                </table:table-cell>
                <table:table-cell table:style-name="TableRowCell" office:value-type="string" table:number-rows-spanned="2">
                  <text:p text:style-name="Table_20_Contents">Чертаново Южное</text:p>
                </table:table-cell>
                <table:table-cell table:style-name="TableRowCell" office:value-type="string" table:number-rows-spanned="2">
                  <text:p text:style-name="Table_20_Contents">ул.Россошанская, д. 13, корп.4 (Выгульная площадка)</text:p>
                </table:table-cell>
                <table:table-cell table:style-name="TableRowCell" office:value-type="string">
                  <text:p text:style-name="Table_20_Contents">16.06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  <table:table-row>
                <table:table-cell table:style-name="TableRowCell" office:value-type="string">
                  <text:p text:style-name="Table_20_Contents">17.06.2021</text:p>
                </table:table-cell>
                <table:table-cell table:style-name="TableRowCell" office:value-type="string">
                  <text:p text:style-name="Table_20_Contents">15:00- 17:00</text:p>
                </table:table-cell>
              </table:table-row>
            </table:table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zyablikovo.mos.ru/the-state-veterinary-service/detail/9449336.html" office:name=""><text:span text:style-name="Definition">http://zyablikovo.mos.ru/the-state-veterinary-service/detail/9449336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11:36:54Z</meta:creation-date>
    <dc:date>2023-06-16T11:36:54Z</dc:date>
  </office:meta>
</office:document-meta>
</file>