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организации-эвакуации-населения-материальных-и-культурных-ценностей-города-москвы-в-безопасные-районы"/>Об организации эвакуации населения, материальных и культурных ценностей города Москвы в безопасные районы<text:bookmark-end text:name="об-организации-эвакуации-населения-материальных-и-культурных-ценностей-города-москвы-в-безопасные-районы"/></text:h>
      <text:p text:style-name="First_20_paragraph">26.05.2017</text:p>
      <text:p text:style-name="Text_20_body">Об организации эвакуации населения, материальных и культурных ценностей<text:line-break/>города Москвы в безопасные районы</text:p>
      <text:p text:style-name="Text_20_body"><text:line-break/></text:p>
      <text:p text:style-name="Text_20_body">Адрес страницы: <text:a xlink:type="simple" xlink:href="http://zyablikovo.mos.ru/safety-and-security/detail/6041975.html" office:name=""><text:span text:style-name="Definition">http://zyablikovo.mos.ru/safety-and-security/detail/6041975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3:37:29Z</meta:creation-date>
    <dc:date>2023-05-24T13:37:29Z</dc:date>
  </office:meta>
</office:document-meta>
</file>