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зябликово-в-рамках-операции-мигрант-розыск-задержан-мужчина-с-поддельным-разрешением-на-работу"/>В районе Зябликово в рамках операции «Мигрант-розыск» задержан мужчина с поддельным разрешением на работу<text:bookmark-end text:name="в-районе-зябликово-в-рамках-операции-мигрант-розыск-задержан-мужчина-с-поддельным-разрешением-на-работу"/></text:h>
      <text:p text:style-name="First_20_paragraph">22.04.2015</text:p>
      <text:p text:style-name="Text_20_body">21 апреля в 15.55 в рамках мероприятия «Мигрант-розыск» участковым уполномоченным полиции ОМВД России по району Зябликово на улице Шипиловская был задержан мужчина с целью проверки документов. Разрешение на работу 20-летнего уроженца одной из бывших стран СНГ вызвало у сотрудника полиции сомнения в его подлинности. Согласно проведенному исследованию, документ оказался поддельным.</text:p>
      <text:p text:style-name="Text_20_body">По данному факту возбуждено уголовное дело по ч. 3 ст. 327 УК РФ (подделка, изготовление или сбыт поддельных документов, государственных наград, штампов, печатей, бланков). В отношении подозреваемого избрана мера пресечения в виде подписки о невыезде.</text:p>
      <text:p text:style-name="Text_20_body"><text:line-break/></text:p>
      <text:p text:style-name="Text_20_body">Адрес страницы: <text:a xlink:type="simple" xlink:href="http://zyablikovo.mos.ru/safety-and-security/detail/1773734.html" office:name=""><text:span text:style-name="Definition">http://zyablikovo.mos.ru/safety-and-security/detail/1773734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9T23:51:01Z</meta:creation-date>
    <dc:date>2024-06-29T23:51:01Z</dc:date>
  </office:meta>
</office:document-meta>
</file>