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торожно-гроза"/>Осторожно, гроза!<text:bookmark-end text:name="осторожно-гроза"/></text:h>
      <text:p text:style-name="First_20_paragraph">27.06.2014</text:p>
      <text:p text:style-name="Text_20_body">Начало лета не балует нас теплой погодой. Часто идут дожди, а порой и с грозами. Несмотря на такую погоду мы все равно выезжаем за город, поэтому надо помнить как вести себя при грозе.</text:p>
      <text:p text:style-name="Text_20_body">1. Не купайтесь во время грозы. Укройтесь на берегу.</text:p>
      <text:p text:style-name="Text_20_body">2. Не стойте у открытого окна. Закройте окна, выключите телевизор и другие электроприборы. Во время грозы воздержитесь от разговоров по телефону.</text:p>
      <text:p text:style-name="Text_20_body">3. Не держите в руках металлические предметы.</text:p>
      <text:p text:style-name="Text_20_body">4. Если гроза застала Вас в лесу, не прячьтесь под высокими деревьями.</text:p>
      <text:p text:style-name="Text_20_body">5. Остерегайтесь находиться вблизи высоких столбов, мачт освещения.</text:p>
      <text:p text:style-name="Text_20_body">6. При движении в автомобиле остановитесь и закройте окна; из машины не выходите.</text:p>
      <text:p text:style-name="Text_20_body"><text:line-break/></text:p>
      <text:p text:style-name="Text_20_body">Адрес страницы: <text:a xlink:type="simple" xlink:href="http://zyablikovo.mos.ru/safety-and-security/detail/1098265.html" office:name=""><text:span text:style-name="Definition">http://zyablikovo.mos.ru/safety-and-security/detail/1098265.html</text:span></text:a></text:p>
      <text:p text:style-name="Text_20_body"><text:a xlink:type="simple" xlink:href="http://zyablikovo.mos.ru" office:name=""><text:span text:style-name="Definition">Управа района Зябли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7T09:42:50Z</meta:creation-date>
    <dc:date>2023-05-27T09:42:50Z</dc:date>
  </office:meta>
</office:document-meta>
</file>