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урнир-по-каратэ-на-кубок-кирилла-щитова-провели-в-зябликове"/>Турнир по каратэ на кубок Кирилла Щитова провели в Зябликове<text:bookmark-end text:name="турнир-по-каратэ-на-кубок-кирилла-щитова-провели-в-зябликове"/></text:h>
      <text:p text:style-name="First_20_paragraph">21.05.2019</text:p>
      <text:p text:style-name="Text_20_body"><text:a xlink:type="simple" xlink:href="http://uploads.gazeta-novosti-zyablikovo.ru/2019/05/%D0%BA%D0%B0%D1%80%D0%B0%D1%82%D1%8D-%D1%82%D1%83%D1%80%D0%BD%D0%B8%D1%80-%D0%A9%D0%B8%D1%82%D0%BE%D0%B2%D0%B0-%D0%BA%D1%83%D0%B1%D0%BE%D0%BA-21054.jpg" office:name=""><text:span text:style-name="Definition"/></text:a></text:p>
      <text:p text:style-name="Text_20_body">Турнир по каратэ на Кубок депутата Московской городской Думы Кирилла Щитова «Открытый нокдаун» прошел в Зябликове 19 мая.</text:p>
      <text:p text:style-name="Text_20_body">– Соревнования на Кубок вашего покорного слуги прошли в здании комплекса градостроительства «Столица» по адресу: Ореховый бульвар, дом 22, – рассказал Объединенной редакции интернет-изданий Южного округа председатель комиссии Мосгордумы по физической культуре, спорту и молодежной политике Кирилл Щитов.</text:p>
      <text:p text:style-name="Text_20_body">В состязаниях приняли участие 210 человек в возрасте от 6 до 15 лет.</text:p>
      <text:p text:style-name="Text_20_body">Как уточнил редакции тренер по каратэ и учитель физкультуры школы № 2116 Сергей Шкотов, профессиональные судьи оценивали участников в нескольких возрастных и весовых категориях. В результате призовые места заняли более 25 человек. Кубки победителям вручил Кирилл Щитов.</text:p>
      <text:p text:style-name="Text_20_body"><text:line-break/></text:p>
      <text:p text:style-name="Text_20_body"><text:line-break/></text:p>
      <text:p text:style-name="Text_20_body">Адрес страницы: <text:a xlink:type="simple" xlink:href="http://zyablikovo.mos.ru/presscenter/news/detail/8095960.html" office:name=""><text:span text:style-name="Definition">http://zyablikovo.mos.ru/presscenter/news/detail/8095960.html</text:span></text:a></text:p>
      <text:p text:style-name="Text_20_body"><text:a xlink:type="simple" xlink:href="http://zyablikovo.mos.ru" office:name=""><text:span text:style-name="Definition">Управа района Зябли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7T05:47:39Z</meta:creation-date>
    <dc:date>2023-10-07T05:47:39Z</dc:date>
  </office:meta>
</office:document-meta>
</file>