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вание-мастер-спорта-россии-по-тхэквондо-получили-сразу-два-ученика-школы-1569"/>Звание «Мастер спорта России» по тхэквондо получили сразу два ученика школы №1569<text:bookmark-end text:name="звание-мастер-спорта-россии-по-тхэквондо-получили-сразу-два-ученика-школы-1569"/></text:h>
      <text:p text:style-name="First_20_paragraph">24.10.2017</text:p>
      <text:p text:style-name="Text_20_body"><text:a xlink:type="simple" xlink:href="http://uploads.gazeta-novosti-zyablikovo.ru/2017/02/2017-02-02_131320.jpg" office:name=""><text:span text:style-name="Definition"/></text:a>Воспитанники секции «Легион», которая базируется на базе школы №1569, получили звание «Мастер спорта России». Своих спортсменов поздравили сотрудники учебного заведения в понедельник, 23 октября.</text:p>
      <text:p text:style-name="Text_20_body">Ранее ученики секции уже привозили домой призовые места со всероссийских и международных соревнований по тхэквондо. Теперь две воспитанницы Алика Хзанян и Руслана Терехова, согласно официальному приказу Министерства спорта России, стали мастерами спорта по этому направлению. Их руководитель Алексей Солодовников, который занимает должность педагога физической культуры в школе №2116 и совместно с этим ведет кружок по тхэквондо, поздравил своих воспитанников с таким важным событием.</text:p>
      <text:p text:style-name="Text_20_body">Школа «Созвездие», которая расположена в районе Зябликово, уже в который раз может похвастаться высокими результатами и спортивными достижениями своих педагогов и учеников.</text:p>
      <text:p text:style-name="Text_20_body">Фото: <text:a xlink:type="simple" xlink:href="http://gym1569u.mskobr.ru/" office:name=""><text:span text:style-name="Definition"><text:span text:style-name="T1">школа №1569</text:span></text:span></text:a></text:p>
      <text:p text:style-name="Text_20_body"><text:line-break/></text:p>
      <text:p text:style-name="Text_20_body">Адрес страницы: <text:a xlink:type="simple" xlink:href="http://zyablikovo.mos.ru/presscenter/news/detail/6935672.html" office:name=""><text:span text:style-name="Definition">http://zyablikovo.mos.ru/presscenter/news/detail/6935672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7:39:13Z</meta:creation-date>
    <dc:date>2023-08-18T07:39:13Z</dc:date>
  </office:meta>
</office:document-meta>
</file>