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оревнованиях-по-бейсболу-примет-участие-команда-из-зябликова"/>В соревнованиях по бейсболу примет участие команда из Зябликова<text:bookmark-end text:name="в-соревнованиях-по-бейсболу-примет-участие-команда-из-зябликова"/></text:h>
      <text:p text:style-name="First_20_paragraph">08.09.2017</text:p>
      <text:p text:style-name="Text_20_body"><text:a xlink:type="simple" xlink:href="http://uploads.gazeta-novosti-zyablikovo.ru/2017/06/IMG_4310-бейсболдети.jpg" office:name=""><text:span text:style-name="Definition"/></text:a>Большие соревнования по бейсболу, посвященные празднованию юбилея Москвы, соберут участников со всего города, в том числе и команду из Зябликова. Первый матч пройдет во вторник, 12 сентября.</text:p>
      <text:p text:style-name="Text_20_body">Самые маленькие спортсмены и бейсболисты района Зябликово примут участие в общегородских соревнованиях ко Дню города. «Гладиаторам» предстоит сразиться с командами не только из Южного округа, но со всей Москвы. К участию допускаются бейсболисты 2006-ых и 2008-ых годов рождения.</text:p>
      <text:p text:style-name="Text_20_body">Важно отметить то, что сама игра будет состоять из 6 иннингов, то есть ребятам предстоит два часа игры. Встречи будут проходить на стадионе «Братеево» в одноименном районе. Первая встреча турнира по бейсболу за призы от ЦФКиС Южного округа пройдет 12 сентября по адресу: ул. Алма-Атинская д 9 к 3.</text:p>
      <text:p text:style-name="Text_20_body"><text:line-break/></text:p>
      <text:p text:style-name="Text_20_body">Адрес страницы: <text:a xlink:type="simple" xlink:href="http://zyablikovo.mos.ru/presscenter/news/detail/6845015.html" office:name=""><text:span text:style-name="Definition">http://zyablikovo.mos.ru/presscenter/news/detail/6845015.html</text:span></text:a></text:p>
      <text:p text:style-name="Text_20_body"><text:a xlink:type="simple" xlink:href="http://zyablikovo.mos.ru" office:name=""><text:span text:style-name="Definition">Управа района Зябли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7T13:48:44Z</meta:creation-date>
    <dc:date>2023-09-27T13:48:44Z</dc:date>
  </office:meta>
</office:document-meta>
</file>