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фнкц-россии-представили-разработку-для-быстрой-диагностики-респираторных-инфекций"/>Сотрудники ФНКЦ России представили разработку для быстрой диагностики респираторных инфекций<text:bookmark-end text:name="сотрудники-фнкц-россии-представили-разработку-для-быстрой-диагностики-респираторных-инфекций"/></text:h>
      <text:p text:style-name="First_20_paragraph">05.12.2024</text:p>
      <text:p text:style-name="Text_20_body">05.12.2024</text:p>
      <text:p text:style-name="Text_20_body"><text:line-break/></text:p>
      <text:p text:style-name="Text_20_body"> Сотрудники ФНКЦ России представили разработку для быстрой диагностики респираторных инфекций. Фото: Анна Быкова, «Вечерняя Москва»</text:p>
      <text:p text:style-name="Text_20_body">Ученые Федерального медико-биологического агентства России разработали прибор для быстрой диагностики инфекции COVID-19, туберкулеза и пневмонии. Прибор получил название «Электронный нос».</text:p>
      <text:p text:style-name="Text_20_body">Разработку запатентовали. Согласно информации, предоставленной в пресс-службе учреждения, над прибором поработали специалисты Центра стратегического планирования и управления медико-биологическими рисками здоровью ФМБА России совместно с сотрудниками Института синтетических полимерных материалов имени Николая Ениколопова.</text:p>
      <text:p text:style-name="Text_20_body"> «Электронный нос» будет работать с применением технологий искусственного интеллекта. Разработка реагирует на выявление и математический анализ сигналов газовых сенсоров, выделяемых выдыхаемым воздухом, отметили на официальном <text:a xlink:type="simple" xlink:href="https://www.mskagency.ru/materials/3436855" office:name=""><text:span text:style-name="Definition">сайте</text:span></text:a> Агентства городских новостей «Москва».</text:p>
      <text:p text:style-name="Text_20_body">— Благодаря прибору врачи смогут получить информацию о состоянии пацеинта всего за пять минут, — привели слова руководителя ФМБА Вероники Скворцовой представители пресс-службы учреждения.</text:p>
      <text:p text:style-name="Text_20_body"><text:line-break/></text:p>
      <text:p text:style-name="Text_20_body">Адрес страницы: <text:a xlink:type="simple" xlink:href="http://zyablikovo.mos.ru/presscenter/news/detail/12703763.html" office:name=""><text:span text:style-name="Definition">http://zyablikovo.mos.ru/presscenter/news/detail/12703763.html</text:span></text:a></text:p>
      <text:p text:style-name="Text_20_body"><text:a xlink:type="simple" xlink:href="http://zyablikovo.mos.ru" office:name=""><text:span text:style-name="Definition">Управа района Зябли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6T10:42:21Z</meta:creation-date>
    <dc:date>2024-12-16T10:42:21Z</dc:date>
  </office:meta>
</office:document-meta>
</file>