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ачи-научно-клинического-центра-рассказали-об-измерении-артериального-давления"/>Врачи научно-клинического центра рассказали об измерении артериального давления<text:bookmark-end text:name="врачи-научно-клинического-центра-рассказали-об-измерении-артериального-давления"/></text:h>
      <text:p text:style-name="First_20_paragraph">30.11.2021</text:p>
      <text:p text:style-name="Text_20_body">Врачи научно-клинического центра рассказали об измерении артериального давления. Фото: pixabay.com</text:p>
      <text:p text:style-name="Text_20_body">На странице Федерального научно-клинического центра Федерального медико-биологического агентства России в социальных сетях 28 ноября рассказали о типах давления и как его правильно измерить.</text:p>
      <text:p text:style-name="Text_20_body">Так, нормальное артериальное давление свидетельствует о стабильном состоянии стенок сосудов и достаточном объеме циркулирующей крови. При показателях выше 180/110 проявляется тяжелая гипертония — экстремальная нагрузка на стенки сосудов и сердце, а при 80/60 развитие шокового состояния и гипоксии мозга.</text:p>
      <text:p text:style-name="Text_20_body">Перед процедурой измерения следует соблюдать несколько правил: за час не употреблять в пищу продукты с высоким содержанием кофеина и алкоголь, а также не заниматься спортом.</text:p>
      <text:p text:style-name="Text_20_body">Манжету надевают на нерабочую руку, которую во время измерения нельзя двигать, рассказали на <text:a xlink:type="simple" xlink:href="https://vk.com/fnkcfmba?w=wall-87609245_1092" office:name=""><text:span text:style-name="Definition">странице</text:span></text:a> медицинского учреждения в социальных сетях.</text:p>
      <text:p text:style-name="Text_20_body"><text:line-break/></text:p>
      <text:p text:style-name="Text_20_body">Адрес страницы: <text:a xlink:type="simple" xlink:href="http://zyablikovo.mos.ru/presscenter/news/detail/10435315.html" office:name=""><text:span text:style-name="Definition">http://zyablikovo.mos.ru/presscenter/news/detail/10435315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5:16:04Z</meta:creation-date>
    <dc:date>2023-08-22T05:16:04Z</dc:date>
  </office:meta>
</office:document-meta>
</file>