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борная-колледжа-имени-карла-фаберже-отказалась-от-участия-в-открытии-чемпионата-worldskills-russia"/>Сборная колледжа имени Карла Фаберже отказалась от участия в открытии Чемпионата WorldSkills Russia<text:bookmark-end text:name="сборная-колледжа-имени-карла-фаберже-отказалась-от-участия-в-открытии-чемпионата-worldskills-russia"/></text:h>
      <text:p text:style-name="First_20_paragraph">27.08.2021</text:p>
      <text:p text:style-name="Text_20_body">Сборная колледжа имени Карла Фаберже отказалась от участия в открытии Чемпионата WorldSkills Russia. Фото: скриншот с видео</text:p>
      <text:p text:style-name="Text_20_body">Сборная Колледжа Декоративно-прикладного искусства имени Карла Фаберже отказалась от участия в церемонии открытия 26 августа в Уфе.</text:p>
      <text:p text:style-name="Text_20_body">Главный тренер опубликовала <text:a xlink:type="simple" xlink:href="https://vk.com/collegefaberge?w=wall-48718216_1989" office:name=""><text:span text:style-name="Definition">видеозапись</text:span></text:a>, где рассказала, что ребятам необходимо выспаться и привести себя в боевую готовность.</text:p>
      <text:p text:style-name="Text_20_body">— Наши студенты ежедневно проводят по восемь часов на площадке в напряжении и постоянной сосредоточенности. Соревнования физически и морально тяжелые. Поэтому мы считаем, что тратить силы на концерт неразумно. Праздновать будем после, — сообщили в пресс-службе колледжа.</text:p>
      <text:p text:style-name="Text_20_body">Напомним, что финал Чемпионата WorldSkills Russia проходит с 26 по 28 августа в Уфе.</text:p>
      <text:p text:style-name="Text_20_body">Добавим, что от ссуза в нем участвуют в компетенциях «Ювелирное дело» и «Визуальный мерчендайзинг».</text:p>
      <text:p text:style-name="Text_20_body"><text:line-break/></text:p>
      <text:p text:style-name="Text_20_body">Адрес страницы: <text:a xlink:type="simple" xlink:href="http://zyablikovo.mos.ru/presscenter/news/detail/10212199.html" office:name=""><text:span text:style-name="Definition">http://zyablikovo.mos.ru/presscenter/news/detail/10212199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2:34:42Z</meta:creation-date>
    <dc:date>2023-05-30T12:34:42Z</dc:date>
  </office:meta>
</office:document-meta>
</file>