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графии-пациентов-атц-москва-выложили-в-сеть"/>Фотографии пациентов АТЦ «Москва» выложили в сеть<text:bookmark-end text:name="фотографии-пациентов-атц-москва-выложили-в-сеть"/></text:h>
      <text:p text:style-name="First_20_paragraph">23.07.2021</text:p>
      <text:p text:style-name="Text_20_body">Фотографии пациентов АТЦ «Москва» выложили в сеть. Фото: pixabay.com</text:p>
      <text:p text:style-name="Text_20_body">Фотографы, которые находятся на передовой борьбы с коронавирусной инфекцией в Автомобильном торговом центре «Москва», поделились с читателями социальных сетей своими работами. Их опубликовали 23 июля на странице Городской клинической больницы имени Сергея Юдина.</text:p>
      <text:p text:style-name="Text_20_body">Несмотря на всю тяжесть ситуации, пациенты находят оптимизм и сохраняют веру на то, что вирус отступит. Фотографии это отображают. Часто семьи разделяют по разным этажам и возможность увидеться выпадает крайне редко.</text:p>
      <text:p text:style-name="Text_20_body">Отметим, что в АТЦ «Москва» сейчас оборудован резервный госпиталь ГКБ имени Сергея Юдина. В нем находятся пациенты с тяжелой формой коронавирусной инфекции.</text:p>
      <text:p text:style-name="Text_20_body">Снимки можно посмотреть по <text:a xlink:type="simple" xlink:href="https://vk.com/gkbyudina?w=wall-135997954_1006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zyablikovo.mos.ru/presscenter/news/detail/10130433.html" office:name=""><text:span text:style-name="Definition">http://zyablikovo.mos.ru/presscenter/news/detail/10130433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2:21:55Z</meta:creation-date>
    <dc:date>2023-05-23T02:21:55Z</dc:date>
  </office:meta>
</office:document-meta>
</file>