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мблему-центра-занятости-молодежи-смогут-выбрать-жители-района"/>Эмблему Центра занятости молодежи смогут выбрать жители района<text:bookmark-end text:name="эмблему-центра-занятости-молодежи-смогут-выбрать-жители-района"/></text:h>
      <text:p text:style-name="First_20_paragraph">23.12.2016</text:p>
      <text:p text:style-name="Text_20_body"><text:a xlink:type="simple" xlink:href="http://gazeta-novosti-zyablikovo.ru/wp-content/uploads/2016/12/2016-12-23_163105.jpg" office:name=""><text:span text:style-name="Definition"/></text:a></text:p>
      <text:p text:style-name="Text_20_body">Жители района могут принять участие в выборе эмблемы Центра занятости молодежи. Соответствующее голосование стартовало на портале «Активный гражданин».<text:line-break/><text:line-break/>Отметим, что учреждение открылось весной этого года. Оно было создано для оказания помощи начинающим специалистам, которые находятся в поиске работы или стажировки.<text:line-break/>Для популяризации центра решили создать его эмблему, которая впоследствии будет размещаться на рекламных буклетах и сувенирах. Из всех логотипов, нарисованных горожанами, в итоге отобрали восемь.</text:p>
      <text:p text:style-name="Text_20_body">Выбрать символ для Центра занятости молодежи, отдав свой голос за один из представленных вариантов, можно уже сейчас на сайте «Активного гражданина» или в его мобильном приложении.</text:p>
      <text:p text:style-name="Text_20_body"><text:line-break/></text:p>
      <text:p text:style-name="Text_20_body">Фото: <text:a xlink:type="simple" xlink:href="https://czmol.ru/#/" office:name=""><text:span text:style-name="Definition"><text:span text:style-name="T1">официальный сайт Центра занятости молодежи</text:span></text:span></text:a></text:p>
      <text:p text:style-name="Text_20_body"><text:line-break/></text:p>
      <text:p text:style-name="Text_20_body">Адрес страницы: <text:a xlink:type="simple" xlink:href="http://zyablikovo.mos.ru/presscenter/active-citizen/detail/4512770.html" office:name=""><text:span text:style-name="Definition">http://zyablikovo.mos.ru/presscenter/active-citizen/detail/4512770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3:35:31Z</meta:creation-date>
    <dc:date>2023-06-28T13:35:31Z</dc:date>
  </office:meta>
</office:document-meta>
</file>