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зябликова-могут-выбрать-программу-для-городского-фестиваля-приемных-родителей"/>«Активные граждане» Зябликова могут выбрать программу для городского фестиваля приемных родителей<text:bookmark-end text:name="активные-граждане-зябликова-могут-выбрать-программу-для-городского-фестиваля-приемных-родителей"/></text:h>
      <text:p text:style-name="First_20_paragraph">12.12.2016</text:p>
      <text:p text:style-name="Definition_20_Term_20_Tight"><text:a xlink:type="simple" xlink:href="http://gazeta-nagatino-sadovniki.ru/wp-content/uploads/2016/12/%D0%B0%D0%B3.jpg" office:name=""><text:span text:style-name="Definition"/></text:a></text:p>
      <text:p text:style-name="Definition_20_Definition_20_Tight">Жители района смогут принять участие в формировании программы мероприятий фестиваля приёмных и опекунских семей. Соответствующее голосование стартовало на портале «Активный гражданин».</text:p>
      <text:p text:style-name="First_20_paragraph">Отметим, в рамках празднования Международного дня защиты детей в этом году в парке «Сокольники» прошел городской фестиваль приёмных и опекунских семей. Власти Москвы приняли решение сделать его постоянным. Сейчас разрабатывается новая программа на следующий год.</text:p>
      <text:p text:style-name="Text_20_body">Из предложенных вариантов ответа в голосовании можно выбрать: лекции для приемных родителей, велопробег, подвижные игры для всей семьи, посадка деревьев для «Аллеи приемных родителей», анимационные программы, экскурсии на теплоходе и концерты детских творческих коллективов.</text:p>
      <text:p text:style-name="Text_20_body">На данный момент большинство участников референдума выбирают подвижные игры для взрослых и детей.</text:p>
      <text:p text:style-name="Text_20_body">Также «активные граждане» могут выбрать месяц, в котором им удобнее всего будет посетить мероприятие. Большинство выбирают июнь.</text:p>
      <text:p text:style-name="Text_20_body"><text:line-break/></text:p>
      <text:p text:style-name="Text_20_body">Фото: <text:a xlink:type="simple" xlink:href="http://ag.mos.ru/" office:name=""><text:span text:style-name="Definition"><text:span text:style-name="T1">портал "Активный гражданин"</text:span></text:span></text:a></text:p>
      <text:p text:style-name="Text_20_body"><text:line-break/></text:p>
      <text:p text:style-name="Text_20_body">Адрес страницы: <text:a xlink:type="simple" xlink:href="http://zyablikovo.mos.ru/presscenter/active-citizen/detail/4419017.html" office:name=""><text:span text:style-name="Definition">http://zyablikovo.mos.ru/presscenter/active-citizen/detail/4419017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3:35:38Z</meta:creation-date>
    <dc:date>2023-06-28T13:35:38Z</dc:date>
  </office:meta>
</office:document-meta>
</file>