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7-году-работы-по-капитальному-ремонту-пройдут-в-115-домах-юао"/>В 2017 году работы по капитальному ремонту пройдут в 115 домах ЮАО<text:bookmark-end text:name="в-2017-году-работы-по-капитальному-ремонту-пройдут-в-115-домах-юао"/></text:h>
      <text:p text:style-name="First_20_paragraph">16.11.2016</text:p>
      <text:p text:style-name="Text_20_body"><text:line-break/></text:p>
      <text:p text:style-name="Text_20_body">В следующем году в Южном округе продолжится реализация региональной программы капремонта. Сегодня в рубрике «Гид по ЮАО» мы подробнее расскажем об этом, уточним, какие работы будут сделаны, а также затронем наиболее часто встречающиеся вопросы.</text:p>
      <text:p text:style-name="Text_20_body"><text:span text:style-name="T1">Что такое региональная программа капремонта?</text:span></text:p>
      <text:p text:style-name="Text_20_body">Это программа проведения ремонта всех многоквартирных домов (МКД) за счет городского бюджета, рассчитанная на 30 лет. В нее входят все МКД столицы, за исключением зданий с численностью менее трех квартир, подлежащих реконструкции или сносу, и строений, признанных аварийными. Степень изношенности систем дома определяется с помощью мониторинга. Для каждого составляется индивидуальный перечень работ и назначается период их проведения — как правило, это летнее время года. При этом жители не платят за этот ремонт, все работы финансирует правительство Москвы. Что касается собственников, то с 1 июля 2015 года она платят ежемесячные взносы на проведение капремонта.</text:p>
      <text:p text:style-name="Text_20_body"><text:span text:style-name="T1">Какие работы пройдут в доме?</text:span></text:p>
      <text:p text:style-name="Text_20_body">При реализации региональной программы осуществляется ремонт всего дома — от подвала до крыши. А именно:<text:line-break/>- ремонт внутридомовых инженерных систем электроснабжения;<text:line-break/>- ремонт внутридомовых инженерных систем теплоснабжения;<text:line-break/>- ремонт внутридомовых инженерных систем газоснабжения;<text:line-break/>- ремонт внутридомовых инженерных систем водоснабжения;<text:line-break/>- ремонт внутридомовых инженерных систем водоотведения (канализация);<text:line-break/>- ремонт и замена лифтового оборудования, признанного непригодным для эксплуатации, ремонт лифтовых шахт;<text:line-break/>- ремонт крыши;<text:line-break/>- ремонт подвальных помещений;<text:line-break/>- ремонт фасада;<text:line-break/>- ремонт фундамента;<text:line-break/>- ремонт внутридомовой системы дымоудаления и противопожарной автоматики, ремонт пожарного водопровода;<text:line-break/>- ремонт или замена мусоропровода;<text:line-break/>- ремонт или замена внутреннего водостока.</text:p>
      <text:p text:style-name="Text_20_body">В 2017 году в Южном округе по региональной программе капремонта приведут в порядок 115 домов, в 74 из них собственники квартир приняли это решение и утвердили перечень работ. Кроме того, завершается формирование списка по ремонту аварийных фасадов и балконов.</text:p>
      <text:p text:style-name="Text_20_body">В 2015-2016 гг. в ЮАО в общей сложности отремонтируют 149 домов, причем в 45 из них работы закончат весной следующего года. Это связано с тем, что контракты на их проведение заключены в августе-сентябре 2016 г.</text:p>
      <text:p text:style-name="Text_20_body"><text:span text:style-name="T1">Часто возникающие вопросы</text:span></text:p>
      <text:p text:style-name="Text_20_body">Помимо того, что процесс капремонта не быстрый — согласования, закупка, проведение, «тихий час» и т.д., так встречаются жители, не желающие пускать рабочих в свои квартиры. Люди опасаются, что проведение плановых работ испортит им новый ремонт и внесет изменения в привычный ритм жизни. С такими жителями сотрудники управы проводят разъяснительную работу, подчеркивая необходимость капитального ремонта дома. Еще одни сложности заключаются в добросовестности подрядных организаций, которые не выполняют условия контракта. Открытие и приемку работ проводит специальная комиссия, в нее входят сотрудники Фонда капремонта Москвы, представители управы, муниципальные депутаты и другие.</text:p>
      <text:p text:style-name="Text_20_body"><text:span text:style-name="T1">Взносы на капремонт никто не отменял</text:span></text:p>
      <text:p text:style-name="Text_20_body">Жители Южного округа по-прежнему продолжат платить взносы на капитальный ремонт двумя способами — в «копилку» Фонда капремонта или на спецсчет, открытый активом собственников в своем доме. Кроме того, по решению собственников, сюда могут поступать доходы, полученные от сдачи в аренду или другого использования общедомового имущества — например, от размещения в подъезде рекламы. На сегодняшний день размер ежемесячного взноса равен 15 рублям за 1 квадратный метр. Узнать, когда в вашем доме пройдет капремонт, а также виды работ по годам можно <text:a xlink:type="simple" xlink:href="http://repair.mos.ru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zyablikovo.mos.ru/overhaul/detail/4210157.html" office:name=""><text:span text:style-name="Definition">http://zyablikovo.mos.ru/overhaul/detail/4210157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58:30Z</meta:creation-date>
    <dc:date>2023-06-28T13:58:30Z</dc:date>
  </office:meta>
</office:document-meta>
</file>